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>….........................................................................<text:tab/> <text:s text:c="16"/>….....................................................</text:p>
      <text:p text:style-name="Standard"><text:tab/><text:tab/>pieczątka firmy <text:tab/><text:tab/><text:tab/><text:tab/><text:tab/>miejsce i data</text:p>
      <text:p text:style-name="Standard"/>
      <text:p text:style-name="Standard"/>
      <text:p text:style-name="Standard"/>
      <text:p text:style-name="Standard"/>
      <text:p text:style-name="P1"/>
      <text:p text:style-name="P2">Obwieszczenie o systemach i rozkładach czasu pracy</text:p>
      <text:p text:style-name="Standard"/>
      <text:p text:style-name="Standard"/>
      <text:p text:style-name="Standard">Na podstawie art. 150 § 1 Kodeksu pracy zawiadamiam, że praca w …......................................</text:p>
      <text:p text:style-name="Standard"/>
      <text:p text:style-name="Standard"/>
      <text:p text:style-name="Standard"/>
      <text:p text:style-name="Standard"/>
      <text:p text:style-name="Standard">…...................................................................................................................................................</text:p>
      <text:p text:style-name="Standard"><text:s/>jest wykonywana w ramach następujących systemów i rozkładach czasu pracy:</text:p>
      <text:p text:style-name="Standard"/>
      <text:p text:style-name="Standard">1) Pracownicy biurowi - w podstawowym systemie czasu pracy, w 1-miesięcznym okresie rozliczeniowym. Dniem wolnym od pracy dla tych pracowników z tytułu pięciodniowego przeciętnie tygodnia pracy są dni wykazane w harmonogramie pracy. Godzinami rozpoczęcia i zakończenia pracy są godzinny wykazane w <text:s/>harmonogramie pracy.</text:p>
      <text:p text:style-name="Standard"/>
      <text:p text:style-name="Standard">2) Przedstawiciel handlowy - w podstawowym systemie czasu pracy, w 1-miesięcznym okresie rozliczeniowym. Dniem wolnym od pracy dla tych pracowników z tytułu pięciodniowego przeciętnie tygodnia pracy są dni wykazane w harmonogramie pracy. Godzinami rozpoczęcia i zakończenia pracy są godzinny wykazane w <text:s/>harmonogramie pracy.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tab/><text:tab/><text:tab/><text:tab/><text:tab/><text:tab/><text:tab/><text:tab/>…...........................</text:p>
      <text:p text:style-name="Standard"><text:tab/><text:tab/><text:tab/><text:tab/><text:tab/><text:tab/><text:tab/><text:tab/>podpis pracodawcy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9-08-27T10:59:44.02</meta:creation-date>
    <dc:date>2020-01-09T17:25:15.25</dc:date>
    <meta:editing-duration>PT20M14S</meta:editing-duration>
    <meta:editing-cycles>7</meta:editing-cycles>
    <meta:generator>OpenOffice/4.1.1$Win32 OpenOffice.org_project/411m6$Build-9775</meta:generator>
    <meta:document-statistic meta:table-count="0" meta:image-count="0" meta:object-count="0" meta:page-count="1" meta:paragraph-count="10" meta:word-count="129" meta:character-count="1262"/>
  </office:meta>
</office:document-meta>
</file>